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legaliseren van een kavelpad, Slaapweg 25, 7274 GK Gee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5 augustus 2026 een besluit genomen op de aanvraag met zaaknummer Z2026-00001201 voor het legaliseren van een kavelpad op locatie Slaapweg 25, 7274 GK Geesteren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77995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9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95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201</meta:user-defined>
    <meta:user-defined meta:name="DCTERMS.abstract">Betreft:  Besluit op locatie Slaapweg 25, 7274 GK Geester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legaliseren van een kavelpad, Slaapweg 25, 7274 GK Geester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95</meta:user-defined>
    <meta:user-defined meta:name="OVERHEIDop.GmbID/DC.identifier">gmb-2026-377995</meta:user-defined>
    <meta:user-defined meta:name="OVERHEIDop.versieInformatie"/>
  </office:meta>
</office:document-meta>
</file>