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een dakkapel op Weebosserweg 3 5571LK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8014</text:p>
            <text:p text:style-name="common-al">Ontvangstdatum aanvraag: 05-08-2026</text:p>
            <text:p text:style-name="common-al">Plaats/adres: Weebosserweg 3 5571LK Bergeijk</text:p>
            <text:p text:style-name="common-al">Omschrijving: het vervangen van een dakkapel</text:p>
            <text:p text:style-name="common-al">Activiteit(en):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7798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8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8014</meta:user-defined>
    <meta:user-defined meta:name="DCTERMS.abstract">vervangen van een dakkapel</meta:user-defined>
    <dc:language>nl</dc:language>
    <meta:user-defined meta:name="OVERHEIDop.locatietype/OVERHEIDop.gebiedsmarkering">Vlak</meta:user-defined>
    <meta:user-defined meta:name="DC.title">Ontvangen aanvraag omgevingsvergunning voor het vervangen van een dakkapel op Weebosserweg 3 5571LK Berge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89</meta:user-defined>
    <meta:user-defined meta:name="OVERHEIDop.GmbID/DC.identifier">gmb-2026-377989</meta:user-defined>
    <meta:user-defined meta:name="OVERHEIDop.versieInformatie"/>
  </office:meta>
</office:document-meta>
</file>