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64676468i46680d92-4a1f-4aed-a262-355a5b97b2e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Zuid, verkeersbesluit Europaplein 67, instellen twee gelegenheden bestemd voor het direct laden en lossen van goeder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aan het Europaplein, ter hoogte van perceelnummer 67, een restaurant is gelegen dat regelmatig gebruik maakt van verschillende leveranciers die hun goederen ten behoeve van het restaurant laden en lossen;</text:p>
              </text:list-item>
              <text:list-item text:style-override="id1-3-2-2-1-7-2">
                <text:number>•</text:number>
                <text:p text:style-name="al">het restaurant deze leveringen zo veel mogelijk combineert en kleine bestellingen probeert te voorkomen, om het aantal laad- en losbewegingen te beperken;</text:p>
              </text:list-item>
              <text:list-item text:style-override="id1-3-2-2-1-7-3">
                <text:number>•</text:number>
                <text:p text:style-name="al">desalniettemin, door de hoge parkeerdruk in de omgeving en de afwezigheid van een laad- en losvoorziening, het geregeld voorkomt dat de weg voor het restaurant tijdelijk wordt geblokkeerd door de diverse laad- en losbewegingen;</text:p>
              </text:list-item>
              <text:list-item text:style-override="id1-3-2-2-1-7-4">
                <text:number>•</text:number>
                <text:p text:style-name="al">bewoners en andere ondernemers hebben aangegeven van bovengenoemde overlast te ervaren en het restaurant daarom gevraagd heeft om een laad- en losplaats waar ook andere bedrijven in de omgeving gebruik van kunnen maken;</text:p>
              </text:list-item>
              <text:list-item text:style-override="id1-3-2-2-1-7-5">
                <text:number>•</text:number>
                <text:p text:style-name="al">omdat direct aan de gevelzijde ter hoogte van het restaurant reeds diverse andere parkeervoorzieningen zijn aangemerkt als gehandicaptenparkeerplaats en parkeerplaats voor deelauto’s, als enige mogelijkheid de gevraagde laad- en losvoorzieningen te realiseren aan de overzijde van de parallelweg ter hoogte van het restaurant is;</text:p>
              </text:list-item>
              <text:list-item text:style-override="id1-3-2-2-1-7-6">
                <text:number>•</text:number>
                <text:p text:style-name="al">de gemeente Amsterdam tegemoet komt aan de wens van het restaurant en overgaat tot het instellen van twee gelegenheden bestemd voor het onmiddellijk laden- en lossen van goederen, gedurende de venstertijden van maandag tot en met zaterdag tussen 7.00 en 12.00 uur, op het Europaplein ter hoogte van perceelnummer 67, aan de overzijde van de parallelweg op de parkeervaknummers 121283483962 en 121286483956;</text:p>
              </text:list-item>
              <text:list-item text:style-override="id1-3-2-2-1-7-7">
                <text:number>•</text:number>
                <text:p text:style-name="al">met het instellen van deze gelegenheden voor het onmiddellijk laden- en lossen van goederen bewerkstelligd wordt dat de bereikbaarheid van het Europaplein en de directe omgeving daarvan voor laad- en los activiteiten wordt gewaarborgd;</text:p>
              </text:list-item>
              <text:list-item text:style-override="id1-3-2-2-1-7-8">
                <text:number>•</text:number>
                <text:p text:style-name="al">onwenselijke en verkeersonveilige situaties als gevolg van laad- en losactiviteiten zoveel mogelijk worden beperkt;</text:p>
              </text:list-item>
              <text:list-item text:style-override="id1-3-2-2-1-7-9">
                <text:number>•</text:number>
                <text:p text:style-name="al">het voordeel dat met deze maatregel ontstaat in doorstroom van verkeer zwaarder weegt dan het nadeel dat de parkeerplaatsen gedurende de op het onderbord genoemde venstertijden niet meer gebruikt kunnen worden om op te parkeren;</text:p>
              </text:list-item>
              <text:list-item text:style-override="id1-3-2-2-1-7-10">
                <text:number>•</text:number>
                <text:p text:style-name="al">overeenkomstig artikel 24 van het Besluit administratieve bepalingen inzake het wegverkeer, overleg is gepleegd met een gemandateerde van de politie, eenheid Amsterdam;</text:p>
              </text:list-item>
              <text:list-item text:style-override="id1-3-2-2-1-7-11">
                <text:number>•</text:number>
                <text:p text:style-name="al">deze aanwijzing van verkeersmaatregelen in het algemeen verkeersbelang wenselijk en/of noodzakelijk kan worden geacht;</text:p>
              </text:list-item>
              <text:list-item text:style-override="id1-3-2-2-1-7-12">
                <text:number>•</text:number>
                <text:p text:style-name="al">de bovenvermelde maatregel op basis van artikel 2 van de WVW 1994 strekt tot het in stand houden van de weg en het waarborgen van de bruikbaarheid daarvan, alsmede het zoveel mogelijk waarborgen van de vrijheid van het verkeer;</text:p>
              </text:list-item>
              <text:list-item text:style-override="id1-3-2-2-1-7-13">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7</text:span> uit bijlage 1 van het RVV 1990, voorzien van een onderbord met daarop de tekst ‘<text:span text:style-name="nadrukvet">ma t/m za 7–12 h</text:span>’, alsmede onderbord <text:span text:style-name="nadrukvet">OB504</text:span> (RVV 1990) in te stellen: twee gelegenheden bestemd voor het onmiddellijk laden- en lossen van goederen, gedurende de op het onderbord aangegeven venstertijden, op het Europaplein ter hoogte van perceelnummer 67, aan de overzijde van de parallelweg op de parkeervaknummers 121283483962 en 121286483956.</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92.18490566037735mm"><draw:image xlink:href="Pictures/Afbeelding1264676468i46680d92-4a1f-4aed-a262-355a5b97b2e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9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Europaplein 67, instellen twee gelegenheden bestemd voor het direct laden en lossen van goederen - Europaplein 6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Europaplein 67, instellen twee gelegenheden bestemd voor het direct laden en lossen van goederen</meta:user-defined>
    <meta:user-defined meta:name="OVERHEIDop.verkeersbordcode">E7</meta:user-defined>
    <dc:language>nl</dc:language>
    <meta:user-defined meta:name="OVERHEIDop.locatietype/OVERHEIDop.gebiedsmarkering">Punt</meta:user-defined>
    <meta:user-defined meta:name="DC.title">Amsterdam stadsdeel Zuid, verkeersbesluit Europaplein 67, instellen twee gelegenheden bestemd voor het direct laden en lossen van goederen</meta:user-defined>
    <meta:user-defined meta:name="DCTERMS.W3CDTF/DCTERMS.available">2026-08-07</meta:user-defined>
    <meta:user-defined meta:name="DCTERMS.W3CDTF/OVERHEIDop.jaargang">2026</meta:user-defined>
    <meta:user-defined meta:name="OVERHEIDop.publicationIssue">377987</meta:user-defined>
    <meta:user-defined meta:name="OVERHEIDop.GmbID/DC.identifier">gmb-2026-377987</meta:user-defined>
    <meta:user-defined meta:name="OVERHEIDop.versieInformatie"/>
  </office:meta>
</office:document-meta>
</file>