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Brandwijksedijk 14, Brandwijk, zaaknummer OMG-2025-21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 Omgevingsplanactiviteit bouwen, als bedoeld in artikel 5.1, eerste lid, onder a, van de Omgevingswet, in samenhang met artikel 22.26 van het Omgevingsplan gemeente Molenlanden</text:p>
            <text:p text:style-name="common-al"/>
            <text:p text:style-name="common-al"> Voor het: realiseren van een overkapping en het vervangen van een bestaande opslagruimte</text:p>
            <text:p text:style-name="common-al"/>
            <text:p text:style-name="common-al">
            <text:span text:style-name="nadrukvet">Locatie: Brandwijksedijk 14, Brandwijk</text:span>
          </text:p>
            <text:p text:style-name="common-al"/>
            <text:p text:style-name="common-al">(Verzend)datum besluit: 30 juli 2026</text:p>
            <text:p text:style-name="common-al"/>
            <text:p text:style-name="common-al">
            <text:span text:style-name="nadrukvet">Bezwaar</text:span>
          </text:p>
            <text:p text:style-name="common-al">
            <text:span text:style-name="nadrukvet"/>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 </text:p>
            <text:p text:style-name="last-al">Voor meer informatie over deze omgevingsvergunning kunt u contact opnemen met het vakteam Omgevingsvergunning via telefoonnummer: 088 75 15 000. </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798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Molenlanden verleende omgevingsvergunning reguliere procedure Brandwijksedijk 14, Brandwijk, zaaknummer OMG-2025-2124</meta:user-defined>
    <meta:user-defined meta:name="DCTERMS.W3CDTF/DCTERMS.available">2026-08-07</meta:user-defined>
    <meta:user-defined meta:name="DCTERMS.W3CDTF/OVERHEIDop.jaargang">2026</meta:user-defined>
    <meta:user-defined meta:name="OVERHEIDop.publicationIssue">377985</meta:user-defined>
    <meta:user-defined meta:name="OVERHEIDop.GmbID/DC.identifier">gmb-2026-377985</meta:user-defined>
    <meta:user-defined meta:name="OVERHEIDop.versieInformatie"/>
  </office:meta>
</office:document-meta>
</file>