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Parcours in Vlagtwedde, evenementenvergunning voor het organiseren van het evenement ‘Historische TT Vlagtwedde’ op 22 augustus 2026, verzenddatum: 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779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'Historische TT Vlagtwedde' op 22 augustus 2026, locatie: Parcours in Vlagtwedde. Verzenddatum: 5 augustus 2026.</meta:user-defined>
    <dc:language>nl</dc:language>
    <meta:user-defined meta:name="OVERHEIDop.locatietype/OVERHEIDop.gebiedsmarkering">Vlak</meta:user-defined>
    <meta:user-defined meta:name="DC.title">Verleende vergunning: Parcours in Vlagtwedde, evenementenvergunning voor het organiseren van het evenement ‘Historische TT Vlagtwedde’ op 22 augustus 2026, verzenddatum: 5 augustus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82</meta:user-defined>
    <meta:user-defined meta:name="OVERHEIDop.GmbID/DC.identifier">gmb-2026-377982</meta:user-defined>
    <meta:user-defined meta:name="OVERHEIDop.versieInformatie"/>
  </office:meta>
</office:document-meta>
</file>