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sluit omgevingsvergunning reguliere procedure buiten behandeling gesteld Oranje Nassaulaan 54-H 1075AR Amsterdam, Oranje Nassaulaan 56-H 1075AS Amsterdam</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Het besluit is abusievelijk gepubliceerd op: 05-08-2026. </text:p>
            <text:p text:style-name="common-al">Omschrijving: het realiseren van een uitbouw aan de achtergevel, onderkeldering met technische ruimte, aanbrengen van koekoeken en uitbreiding van het souterrain, realiseren van een inpandige liftschacht, aanbrengen van nieuwe vloerconstructies, vervangen van delen metselwerk door gewapend beton, maken van doorbraken in interne dragende wanden, wijzigen van de brandcompartimentering en realiseren van tuintrappen aan de achtergevel.</text:p>
            <text:p text:style-name="common-al">Besluit: buiten behandeling gesteld</text:p>
            <text:p text:style-name="common-al">Besluit verzonden op: 18-06-2026</text:p>
            <text:p text:style-name="common-al">Zaakadres: Oranje Nassaulaan 54-H 1075AR Amsterdam, Oranje Nassaulaan 56-H 1075AS Amsterdam</text:p>
            <text:p text:style-name="common-al">Zaaknummer: Z2025-055145</text:p>
            <text:p text:style-name="common-al">DSO-nummer: 2025122400872</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5-055145"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8-06-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veelgevraagd" xlink:type="simple">https://www.amsterdam.nl/veelgevraagd</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9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55145</meta:user-defined>
    <meta:user-defined meta:name="DCTERMS.abstract">realiseren van een uitbouw aan de achtergevel, onderkeldering met technische ruimte, aanbrengen van koekoeken en uitbreiding van het souterrain,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Rectificatie Besluit omgevingsvergunning reguliere procedure buiten behandeling gesteld Oranje Nassaulaan 54-H 1075AR Amsterdam, Oranje Nassaulaan 56-H 1075AS Amsterdam</meta:user-defined>
    <meta:user-defined meta:name="DCTERMS.W3CDTF/DCTERMS.available">2026-08-07</meta:user-defined>
    <meta:user-defined meta:name="DCTERMS.W3CDTF/OVERHEIDop.jaargang">2026</meta:user-defined>
    <meta:user-defined meta:name="OVERHEIDop.publicationIssue">377977</meta:user-defined>
    <meta:user-defined meta:name="OVERHEIDop.GmbID/DC.identifier">gmb-2026-377977</meta:user-defined>
    <meta:user-defined meta:name="OVERHEIDop.versieInformatie"/>
  </office:meta>
</office:document-meta>
</file>