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Arnoldystraat 1 2024VG Haarlem, 0392-2026-0098909, het realiseren van een dakopbouw, verzonden 05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797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8909</meta:user-defined>
    <meta:user-defined meta:name="DCTERMS.abstract">het realiseren van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Arnoldystraat 1 2024VG Haarlem, 0392-2026-0098909, het realiseren van een dakopbouw, verzonden 05-08-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73</meta:user-defined>
    <meta:user-defined meta:name="OVERHEIDop.GmbID/DC.identifier">gmb-2026-377973</meta:user-defined>
    <meta:user-defined meta:name="OVERHEIDop.versieInformatie"/>
  </office:meta>
</office:document-meta>
</file>