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bouwen van een recreatie- en horecapaviljoen LUCX, Insulindelaan 95 5631AB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648 </text:p>
            <text:p text:style-name="common-al"> Omschrijving: bouwen van een recreatie- en horecapaviljoen LUCX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Insulindelaan 95 5631AB Eindhoven</text:p>
              </text:list-item>
            </text:list>
            <text:p text:style-name="common-al"> Datum ontvangst: 05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794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94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94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648</meta:user-defined>
    <meta:user-defined meta:name="DCTERMS.abstract">bouwen van een recreatie- en horecapaviljoen LUCX</meta:user-defined>
    <dc:language>nl</dc:language>
    <meta:user-defined meta:name="OVERHEIDop.locatietype/OVERHEIDop.gebiedsmarkering">Punt</meta:user-defined>
    <meta:user-defined meta:name="DC.title">Ingediende aanvraag omgevingsvergunning: bouwen van een recreatie- en horecapaviljoen LUCX, Insulindelaan 95 5631AB Eindhov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949</meta:user-defined>
    <meta:user-defined meta:name="OVERHEIDop.GmbID/DC.identifier">gmb-2026-377949</meta:user-defined>
    <meta:user-defined meta:name="OVERHEIDop.versieInformatie"/>
  </office:meta>
</office:document-meta>
</file>