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plaatsen van de rechten voor twee bestaande bedrijfswoningen van Hoogenwa aan Hoogewaard 215 A, 2396 AS Koudekerk aan den Rijn, Bopa Hoogewaard 215</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5-08-2026</text:span>  een omgevingsvergunning verleend. De gemeente geeft hiermee toestemming voor het verplaatsen van de rechten voor twee bestaande bedrijfswoningen van Hoogenwa aan Hoogewaard 215 A, 2396 AS Koudekerk aan den Rijn, Bopa Hoogewaard 215, geregistreerd onder nr. 04843703421.</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79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703421</meta:user-defined>
    <meta:user-defined meta:name="DCTERMS.abstract">Verleende vergunning voor het verplaatsen van de rechten voor twee bestaande bedrijfswoningen van Hoogenwa aan Hoogewaard 215 A, 2396 AS Koudekerk aan den Rijn, Bopa Hoogewaard 215</meta:user-defined>
    <dc:language>nl</dc:language>
    <meta:user-defined meta:name="DC.title">Verleende vergunning voor het verplaatsen van de rechten voor twee bestaande bedrijfswoningen van Hoogenwa aan Hoogewaard 215 A, 2396 AS Koudekerk aan den Rijn, Bopa Hoogewaard 215</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213</meta:user-defined>
    <meta:user-defined meta:name="OVERHEIDop.publicationIssue">377948</meta:user-defined>
    <meta:user-defined meta:name="OVERHEIDop.GmbID/DC.identifier">gmb-2026-377948</meta:user-defined>
    <meta:user-defined meta:name="OVERHEIDop.versieInformatie"/>
  </office:meta>
</office:document-meta>
</file>