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Mathenesserlaan 190 3014H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2-06-2026</text:span> een aanvraag voor een omgevingsvergunning, met kenmerk <text:span text:style-name="nadrukvet">Z2026-008521</text:span>/<text:span text:style-name="nadrukvet">2026062201743</text:span>, heeft ontvangen voor de Werk of werkzaamheid uitvoeren. <text:span text:style-name="nadrukcur">(Grondslag: Omgevingswet, artikel 5.1)</text:span></text:p>
            <text:p text:style-name="common-al">De aanvraag betreft Aanleg hellingbaan Upfront Foodstore (2026040200876 / Z2026-004544) op de locatie Mathenesserlaan 190 3014H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794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4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4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521</meta:user-defined>
    <meta:user-defined meta:name="DCTERMS.abstract">Aanleg hellingbaan Upfront Foodstore - Monument (2026040200876 / Z2026-004544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Mathenesserlaan 190 3014HE Rot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947</meta:user-defined>
    <meta:user-defined meta:name="OVERHEIDop.GmbID/DC.identifier">gmb-2026-377947</meta:user-defined>
    <meta:user-defined meta:name="OVERHEIDop.versieInformatie"/>
  </office:meta>
</office:document-meta>
</file>