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evenementenvergunning Baafje Challenge 2026 op zondag 23 augustus 2026 van 09:00 uur tot 15:00 uur, De Omloop 11, 1852RJ Heiloo, verzenddatum 5 augustus 2026 (Z2026-000018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7792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834</meta:user-defined>
    <meta:user-defined meta:name="DCTERMS.abstract">evenementenvergunning Baafje Challenge 2026De Omloop 11, 1852RJ Heiloo, verzenddatum 4 augustus 2026 (Z2026-00001834)</meta:user-defined>
    <dc:language>nl</dc:language>
    <meta:user-defined meta:name="OVERHEIDop.locatietype/OVERHEIDop.gebiedsmarkering">Punt</meta:user-defined>
    <meta:user-defined meta:name="DC.title">Gemeente Heiloo, verleende evenementenvergunning Baafje Challenge 2026 op zondag 23 augustus 2026 van 09:00 uur tot 15:00 uur, De Omloop 11, 1852RJ Heiloo, verzenddatum 5 augustus 2026 (Z2026-00001834)</meta:user-defined>
    <meta:user-defined meta:name="DCTERMS.W3CDTF/DCTERMS.available">2026-08-07</meta:user-defined>
    <meta:user-defined meta:name="DCTERMS.W3CDTF/OVERHEIDop.jaargang">2026</meta:user-defined>
    <meta:user-defined meta:name="OVERHEIDop.publicationIssue">377922</meta:user-defined>
    <meta:user-defined meta:name="OVERHEIDop.GmbID/DC.identifier">gmb-2026-377922</meta:user-defined>
    <meta:user-defined meta:name="OVERHEIDop.versieInformatie"/>
  </office:meta>
</office:document-meta>
</file>