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overkapping achter de garage aan Callenburglaan 16, 3742 MV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04-08-2026 een aanvraag voor een omgevingsvergunning ontvangen. De vergunning is aangevraagd voor de bouw van een overkapping achter de garage aan Callenburglaan 16, 3742 MV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778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3497</meta:user-defined>
    <meta:user-defined meta:name="DCTERMS.abstract">de bouw van een overkapping achter de garag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de bouw van een overkapping achter de garage aan Callenburglaan 16, 3742 MV Baa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98</meta:user-defined>
    <meta:user-defined meta:name="OVERHEIDop.GmbID/DC.identifier">gmb-2026-377898</meta:user-defined>
    <meta:user-defined meta:name="OVERHEIDop.versieInformatie"/>
  </office:meta>
</office:document-meta>
</file>