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In den Daal 12, 6438JL Oirs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4 augustus 2026 een besluit genomen op de aanvraag Omgevingsvergunning met zaaknummer Z2026-00001010 voor het starten van een bedrijf aan huis op locatie In den Daal 12, 6438JL Oirsbeek. De vergunning is Akkoor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digitaal ter inzage via <text:a xlink:href="https://jeleefomgeving.nl/inzien/859177865/7d66caef-4615-47fb-adfd-5d545388057b" xlink:type="simple">terinzagelegging</text:a>. De inzageperiode eindigt op 16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78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10</meta:user-defined>
    <meta:user-defined meta:name="DCTERMS.abstract">Betreft: Beschikking op aanvraag op locatie In den Daal 12, 6438JL Oirsbeek</meta:user-defined>
    <dc:language>nl</dc:language>
    <meta:user-defined meta:name="OVERHEIDop.locatietype/OVERHEIDop.gebiedsmarkering">Vlak</meta:user-defined>
    <meta:user-defined meta:name="DC.title">Kennisgeving besluit op aanvraag Omgevingsvergunning In den Daal 12, 6438JL Oirsbeek</meta:user-defined>
    <meta:user-defined meta:name="OVERHEIDop.datumEindeReactietermijn">2026-09-16</meta:user-defined>
    <meta:user-defined meta:name="OVERHEIDop.terinzageleggingBG">https://jeleefomgeving.nl/inzien/859177865/7d66caef-4615-47fb-adfd-5d545388057b</meta:user-defined>
    <meta:user-defined meta:name="DCTERMS.W3CDTF/DCTERMS.available">2026-08-07</meta:user-defined>
    <meta:user-defined meta:name="DCTERMS.W3CDTF/OVERHEIDop.jaargang">2026</meta:user-defined>
    <meta:user-defined meta:name="OVERHEIDop.publicationIssue">377893</meta:user-defined>
    <meta:user-defined meta:name="OVERHEIDop.GmbID/DC.identifier">gmb-2026-377893</meta:user-defined>
    <meta:user-defined meta:name="OVERHEIDop.versieInformatie"/>
  </office:meta>
</office:document-meta>
</file>