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kum- Verlenging beslistermijn Omgevingsvergunning, het verbouwen van de garage voor (tijdelijke) verhuur, werken aan huis en/of gastenverblijf, Stationsweg 9 te Oosterbe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0956</text:p>
            <text:p text:style-name="common-al">Omschrijving: het verbouwen van de garage voor (tijdelijke) verhuur, werken aan huis en/of gastenverblijf</text:p>
            <text:p text:style-name="common-al">Adres: Stationsweg 9 te Oosterbeek</text:p>
            <text:p text:style-name="common-al">Activiteit: Bouwactiviteit (omgevingsplan)</text:p>
            <text:p text:style-name="common-al">Besluit: Verlenging beslistermijn</text:p>
            <text:p text:style-name="common-al">Datum ondertekening: 28-07-2026</text:p>
            <text:p text:style-name="common-al">Datum verzending: 28-07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kum</text:p>
            </table:table-cell>
            <table:table-cell office:value-type="string" table:style-name="header.C">
              <text:p text:style-name="headerright"><text:span text:style-name="nr">Nr. 37788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8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8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enk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nkum</meta:user-defined>
    <meta:user-defined meta:name="OVERHEID.Gemeente/OVERHEID.authority">Renk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Renkum- Verlenging beslistermijn Omgevingsvergunning, het verbouwen van de garage voor (tijdelijke) verhuur, werken aan huis en/of gastenverblijf, Stationsweg 9 te Oosterbee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881</meta:user-defined>
    <meta:user-defined meta:name="OVERHEIDop.GmbID/DC.identifier">gmb-2026-377881</meta:user-defined>
    <meta:user-defined meta:name="OVERHEIDop.versieInformatie"/>
  </office:meta>
</office:document-meta>
</file>