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Kramatweg 91-H 1095KD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anderen en vergroten van de zolderverdieping door een dakopbouw met balkon tot één zelfstandige woning</text:p>
            <text:p text:style-name="common-al">Besluit: verleend</text:p>
            <text:p text:style-name="common-al">Besluit verzonden op: 05-08-2026</text:p>
            <text:p text:style-name="common-al">Zaakadres: Kramatweg 91-H 1095KD Amsterdam</text:p>
            <text:p text:style-name="common-al">Zaaknummer: Z2026-018983</text:p>
            <text:p text:style-name="common-al">DSO-nummer: 2026042901259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Procesuitvoering.sdo@amsterdam.nl?Subject=Dossiernummer Z2026-018983" xlink:type="simple">VTH.Procesuitvoering.sdo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5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7876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87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87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8983</meta:user-defined>
    <meta:user-defined meta:name="DCTERMS.abstract">veranderen en vergroten van de zolderverdieping door een dakopbouw met balkon tot één zelfstandige won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Kramatweg 91-H 1095KD Ams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876</meta:user-defined>
    <meta:user-defined meta:name="OVERHEIDop.GmbID/DC.identifier">gmb-2026-377876</meta:user-defined>
    <meta:user-defined meta:name="OVERHEIDop.versieInformatie"/>
  </office:meta>
</office:document-meta>
</file>