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283056147if685e0a2-fe34-4923-b26a-011eac3675c7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opheffen gehandicaptenparkeerplaats op kenteken, Admiraal De Ruijterweg 131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Admiraal De Ruijterweg 131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Admiraal De Ruijterweg 131 (parkeervaknummer 119022487411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4.19811320754717mm"><draw:image xlink:href="Pictures/Afbeelding1283056147if685e0a2-fe34-4923-b26a-011eac3675c7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86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Admiraal De Ruijterweg 131 - Admiraal De Ruijterweg 13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Admiraal De Ruijterweg 131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, verkeersbesluit opheffen gehandicaptenparkeerplaats op kenteken, Admiraal De Ruijterweg 131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69</meta:user-defined>
    <meta:user-defined meta:name="OVERHEIDop.GmbID/DC.identifier">gmb-2026-377869</meta:user-defined>
    <meta:user-defined meta:name="OVERHEIDop.versieInformatie"/>
  </office:meta>
</office:document-meta>
</file>