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chikking verlening omgevingsvergunning, Frankeneng 25 Ede, het herverdelen van brandcompartimen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Zaaknummer 2023W2753</text:p>
            <text:p text:style-name="last-al">U kunt gedurende zes weken na de datum publicatie een zienswijze naar voren brengen tegen het voornemen als hiervoor bedoeld. Dit kan zowel mondeling als schriftelijk. Het is belangrijk dat u uw zienswijze motiveert. Uw brief kunt u sturen naar Postbus 9024, 6710 HM Ed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785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W2753</meta:user-defined>
    <dc:language>nl</dc:language>
    <meta:user-defined meta:name="OVERHEIDop.locatietype/OVERHEIDop.gebiedsmarkering">Adres</meta:user-defined>
    <meta:user-defined meta:name="DC.title">Ontwerpbeschikking verlening omgevingsvergunning, Frankeneng 25 Ede, het herverdelen van brandcompartimenten.</meta:user-defined>
    <meta:user-defined meta:name="DCTERMS.W3CDTF/DCTERMS.available">2026-08-12</meta:user-defined>
    <meta:user-defined meta:name="DCTERMS.W3CDTF/OVERHEIDop.jaargang">2026</meta:user-defined>
    <meta:user-defined meta:name="OVERHEIDop.externeBijlage">Aanvraag|exb-2026-28176</meta:user-defined>
    <meta:user-defined meta:name="OVERHEIDop.externeBijlage">Toelichting aanvraag|exb-2026-28177</meta:user-defined>
    <meta:user-defined meta:name="OVERHEIDop.externeBijlage">Ontwerp vergunning|exb-2026-28178</meta:user-defined>
    <meta:user-defined meta:name="OVERHEIDop.externeBijlage">FSE - PGS|exb-2026-28179</meta:user-defined>
    <meta:user-defined meta:name="OVERHEIDop.externeBijlage">FSE - beoordeling PGS|exb-2026-28180</meta:user-defined>
    <meta:user-defined meta:name="OVERHEIDop.externeBijlage">Memo externe veiligheid|exb-2026-28181</meta:user-defined>
    <meta:user-defined meta:name="OVERHEIDop.externeBijlage">MilP_202503WM|exb-2026-28182</meta:user-defined>
    <meta:user-defined meta:name="OVERHEIDop.publicationIssue">377857</meta:user-defined>
    <meta:user-defined meta:name="OVERHEIDop.GmbID/DC.identifier">gmb-2026-377857</meta:user-defined>
    <meta:user-defined meta:name="OVERHEIDop.versieInformatie"/>
  </office:meta>
</office:document-meta>
</file>