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A voor een Vintage Markt op het Promenadeplein te Zoetermeer op 29 augustus 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5 augustus 2026 een besluit verzonden op de aanvraag met zaaknummer 2026-079572 voor het organiseren van een Vintage Markt op en rond het Promenadeplein op zaterdag 29 augustus 2026 van 11.00 uur tot 16.00 uu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78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079572</meta:user-defined>
    <meta:user-defined meta:name="DCTERMS.abstract">evenementenvergunning Vintage Markt Zoetermeer op Promenadeplein 29 aug 2026</meta:user-defined>
    <dc:language>nl</dc:language>
    <meta:user-defined meta:name="OVERHEIDop.locatietype/OVERHEIDop.gebiedsmarkering">Punt</meta:user-defined>
    <meta:user-defined meta:name="DC.title">Kennisgeving besluit evenementenvergunning A voor een Vintage Markt op het Promenadeplein te Zoetermeer op 29 augustus  2026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56</meta:user-defined>
    <meta:user-defined meta:name="OVERHEIDop.GmbID/DC.identifier">gmb-2026-377856</meta:user-defined>
    <meta:user-defined meta:name="OVERHEIDop.versieInformatie"/>
  </office:meta>
</office:document-meta>
</file>