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Middenweg 440 1097V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prichten overkapping in achtertuin</text:p>
            <text:p text:style-name="common-al">Besluit: buiten behandeling gesteld</text:p>
            <text:p text:style-name="common-al">Besluit verzonden op: 04-08-2026</text:p>
            <text:p text:style-name="common-al">Zaakadres: Middenweg 440 1097VC Amsterdam</text:p>
            <text:p text:style-name="common-al">Zaaknummer: Z2026-025484</text:p>
            <text:p text:style-name="common-al">DSO-nummer: 202606100119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548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8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484</meta:user-defined>
    <meta:user-defined meta:name="DCTERMS.abstract">Oprichten overkapping in achte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Middenweg 440 1097VC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51</meta:user-defined>
    <meta:user-defined meta:name="OVERHEIDop.GmbID/DC.identifier">gmb-2026-377851</meta:user-defined>
    <meta:user-defined meta:name="OVERHEIDop.versieInformatie"/>
  </office:meta>
</office:document-meta>
</file>