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Seranggracht 16 1019P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van de voor en achtergevel, vergroten van de zolderverdieping</text:p>
            <text:p text:style-name="common-al">Besluit: verleend</text:p>
            <text:p text:style-name="common-al">Besluit verzonden op: 05-08-2026</text:p>
            <text:p text:style-name="common-al">Zaakadres: Seranggracht 16 1019PM Amsterdam</text:p>
            <text:p text:style-name="common-al">Zaaknummer: Z2026-015884</text:p>
            <text:p text:style-name="common-al">DSO-nummer: 202604100083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15884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83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3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3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5884</meta:user-defined>
    <meta:user-defined meta:name="DCTERMS.abstract">Veranderen van de voor en achtergevel, vergroten van de zolderverdiep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Seranggracht 16 1019PM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833</meta:user-defined>
    <meta:user-defined meta:name="OVERHEIDop.GmbID/DC.identifier">gmb-2026-377833</meta:user-defined>
    <meta:user-defined meta:name="OVERHEIDop.versieInformatie"/>
  </office:meta>
</office:document-meta>
</file>