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arderenseweg 58, 3888 LC Uddel, het plaatsen van een tijdelijk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3-08-2026</text:p>
            <text:p text:style-name="common-al">Zaaknummer:  02006345155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last-al">Nadere informatie hierover vindt u t.z.t.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783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3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3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5155</meta:user-defined>
    <dc:language>nl</dc:language>
    <meta:user-defined meta:name="OVERHEIDop.locatietype/OVERHEIDop.gebiedsmarkering">Punt</meta:user-defined>
    <meta:user-defined meta:name="DC.title">Aanvraag Omgevingsvergunning Garderenseweg 58, 3888 LC Uddel, het plaatsen van een tijdelijke won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31</meta:user-defined>
    <meta:user-defined meta:name="OVERHEIDop.GmbID/DC.identifier">gmb-2026-377831</meta:user-defined>
    <meta:user-defined meta:name="OVERHEIDop.versieInformatie"/>
  </office:meta>
</office:document-meta>
</file>