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renoveren en aanpassen van de stal aan Domineespad 39 5525KJ Duiz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een omgevingsvergunning verleend. De gemeente geeft hiermee toestemming voor het renoveren en aanpassen van de stal aan Domineespad 39 5525KJ Duizel. Het kenmerk van de gemeente voor deze zaak is 07708942.</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7782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8942</meta:user-defined>
    <meta:user-defined meta:name="DCTERMS.abstract">renoveren en aanpassen van de stal</meta:user-defined>
    <dc:language>nl</dc:language>
    <meta:user-defined meta:name="OVERHEIDop.locatietype/OVERHEIDop.gebiedsmarkering">Vlak</meta:user-defined>
    <meta:user-defined meta:name="DC.title">Vergunning voor het renoveren en aanpassen van de stal aan Domineespad 39 5525KJ Duizel</meta:user-defined>
    <meta:user-defined meta:name="DCTERMS.W3CDTF/DCTERMS.available">2026-08-07</meta:user-defined>
    <meta:user-defined meta:name="DCTERMS.W3CDTF/OVERHEIDop.jaargang">2026</meta:user-defined>
    <meta:user-defined meta:name="OVERHEIDop.publicationIssue">377824</meta:user-defined>
    <meta:user-defined meta:name="OVERHEIDop.GmbID/DC.identifier">gmb-2026-377824</meta:user-defined>
    <meta:user-defined meta:name="OVERHEIDop.versieInformatie"/>
  </office:meta>
</office:document-meta>
</file>