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Noord-Lierweg te De Lier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Westland kennis van de ontvangst op 28 juli 2026 van een melding zoals bedoeld in hoofdstuk 4 van het Besluit activiteiten leefomgeving (Bal). De melding betreft het toepassen van 2.500 tot 5.000 m³ verspreidbare baggerspecie dat uit regionaal oppervlaktewater is gekomen door afspoeling of afkalving van datzelfde land t.b.v. jaarlijkse baggerwerkzaamheden. De locatie betreft <text:span text:style-name="nadrukvet">Noord-Lierweg te De Lier</text:span>.</text:p>
            <text:p text:style-name="common-al">De melding is gedaan voor de volgende milieubelastende activiteit(en): toepassen van grond of baggerspecie op of in de landbodem. De melding is geregistreerd met het zaaknummer <text:span text:style-name="nadrukvet">01178531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land</text:p>
            </table:table-cell>
            <table:table-cell office:value-type="string" table:style-name="header.C">
              <text:p text:style-name="headerright"><text:span text:style-name="nr">Nr. 37781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1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81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West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land</meta:user-defined>
    <meta:user-defined meta:name="OVERHEID.Gemeente/OVERHEID.authority">West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toepassen van 2.500 tot 5.000 m³ verspreidbare baggerspecie dat uit regionaal oppervlaktewater is gekomen door afspoeling of afkalving van datzelfde land t.b.v. jaarlijkse baggerwerkzaamheden. </meta:user-defined>
    <dc:language>nl</dc:language>
    <meta:user-defined meta:name="OVERHEIDop.locatietype/OVERHEIDop.gebiedsmarkering">Vlak</meta:user-defined>
    <meta:user-defined meta:name="DC.title">Kennisgeving melding milieubelastende activiteit(en), Noord-Lierweg te De Lie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815</meta:user-defined>
    <meta:user-defined meta:name="OVERHEIDop.GmbID/DC.identifier">gmb-2026-377815</meta:user-defined>
    <meta:user-defined meta:name="OVERHEIDop.versieInformatie"/>
  </office:meta>
</office:document-meta>
</file>