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uitbreiden van hoogspanningsstation Boksumerdyk nabij Boksumerdyk/Hendrik Algraweg in Leeuwarden (OV-2026-039078)</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uitbreiden van hoogspanningsstation Boksumerdyk de nabij Boksumerdyk/Hendrik Algraweg in Leeuwarden. Bij ons geregistreerd onder kenmerk: OV-2026-039078.</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05-08-2026. De gemeente Leeuwarden neemt daarover waarschijnlijk voor 30-09-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781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1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1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078</meta:user-defined>
    <dc:language>nl</dc:language>
    <meta:user-defined meta:name="OVERHEIDop.locatietype/OVERHEIDop.gebiedsmarkering">Vlak</meta:user-defined>
    <meta:user-defined meta:name="DC.title">Aanvraag omgevingsvergunning voor het uitbreiden van hoogspanningsstation Boksumerdyk nabij Boksumerdyk/Hendrik Algraweg in Leeuwarden (OV-2026-039078)</meta:user-defined>
    <meta:user-defined meta:name="DCTERMS.W3CDTF/DCTERMS.available">2026-08-07</meta:user-defined>
    <meta:user-defined meta:name="DCTERMS.W3CDTF/OVERHEIDop.jaargang">2026</meta:user-defined>
    <meta:user-defined meta:name="OVERHEIDop.publicationIssue">377813</meta:user-defined>
    <meta:user-defined meta:name="OVERHEIDop.GmbID/DC.identifier">gmb-2026-377813</meta:user-defined>
    <meta:user-defined meta:name="OVERHEIDop.versieInformatie"/>
  </office:meta>
</office:document-meta>
</file>