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Zandstraat 102 in Philippi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5 augustus 2026 een aanvraag met zaaknummer <text:span text:style-name="nadrukvet">Z2026-00001366</text:span> hebben ontvangen voor het nieuw bouwen van een vrijstaande woning op de locatie <text:span text:style-name="nadrukvet">Zandstraat 102 in Philippine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  <text:list-item text:style-override="id1-3-2-1-1-3-2">
                <text:number>•</text:number>
                <text:p text:style-name="al">het aanleggen of veranderen van een uitweg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13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J. (Jeroen) de Buck, loco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780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1366</meta:user-defined>
    <meta:user-defined meta:name="DCTERMS.abstract">Ingekomen aanvraag - Zandstraat 102 in Philippine</meta:user-defined>
    <dc:language>nl</dc:language>
    <meta:user-defined meta:name="OVERHEIDop.locatietype/OVERHEIDop.gebiedsmarkering">Vlak</meta:user-defined>
    <meta:user-defined meta:name="DC.title">Ingekomen aanvraag - Zandstraat 102 in Philippin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7804</meta:user-defined>
    <meta:user-defined meta:name="OVERHEIDop.GmbID/DC.identifier">gmb-2026-377804</meta:user-defined>
    <meta:user-defined meta:name="OVERHEIDop.versieInformatie"/>
  </office:meta>
</office:document-meta>
</file>