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BESLUIT VERLENGEN BESLISTERMIJN OMGEVINGSPLANACTIVITEIT - BOUWEN EN BOUWTECHNISCH – WOLFSKAMERWEG EN PHS DEN-BOSCH –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p text:style-name="common-al">-realiseren onderdoorgang Wolfskamerweg incl. waterkelder PHS Den-Bosch – Vught</text:p>
            <text:p text:style-name="last-al">De brief is verzonden op 30 juli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78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OVERHEIDop.locatietype/OVERHEIDop.gebiedsmarkering">Weg</meta:user-defined>
    <meta:user-defined meta:name="DC.title">GEMEENTE VUGHT - BESLUIT VERLENGEN BESLISTERMIJN OMGEVINGSPLANACTIVITEIT - BOUWEN EN BOUWTECHNISCH – WOLFSKAMERWEG EN PHS DEN-BOSCH – VUG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801</meta:user-defined>
    <meta:user-defined meta:name="OVERHEIDop.GmbID/DC.identifier">gmb-2026-377801</meta:user-defined>
    <meta:user-defined meta:name="OVERHEIDop.versieInformatie"/>
  </office:meta>
</office:document-meta>
</file>