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vergunning voor het plaatsen van diverse bouwobjecten en hijskranen, bij en voor Wilhelminastraat en Pastoor Kleefstraat in Egmond aan Zee, vanaf 10 augustus 2026, verzenddatum 5 augustus 2026 (Z2026-000058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78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824</meta:user-defined>
    <meta:user-defined meta:name="DCTERMS.abstract">plaatsen containers, opslag en Kraan Wilhelmina-, en Pastoor KleefstraatWilhelminastraat 3 en 37 en Pastoor van Kleefstraat 10 en 15, verzenddatum 4 augustus 2026 (Z2026-0000582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Bergen, verleende vergunning voor het plaatsen van diverse bouwobjecten en hijskranen, bij en voor Wilhelminastraat en Pastoor Kleefstraat in Egmond aan Zee, vanaf 10 augustus 2026, verzenddatum 5 augustus 2026 (Z2026-00005824)</meta:user-defined>
    <meta:user-defined meta:name="DCTERMS.W3CDTF/DCTERMS.available">2026-08-07</meta:user-defined>
    <meta:user-defined meta:name="DCTERMS.W3CDTF/OVERHEIDop.jaargang">2026</meta:user-defined>
    <meta:user-defined meta:name="OVERHEIDop.publicationIssue">377800</meta:user-defined>
    <meta:user-defined meta:name="OVERHEIDop.GmbID/DC.identifier">gmb-2026-377800</meta:user-defined>
    <meta:user-defined meta:name="OVERHEIDop.versieInformatie"/>
  </office:meta>
</office:document-meta>
</file>