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A voor een Snuffelmarkt op het terrein bij Silverdome aan de Van der Hagenstraat op zondag 23 augustus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5 augustus 2026 een besluit verzonden op de aanvraag met zaaknummer 2026-090636 voor het organiseren van een Snuffelmarkt op het parkeerterrein bij Silverdome te Zoetermeer op zondag 23 augustus 2026 van 10.00 uur tot 16.00 uu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779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090636</meta:user-defined>
    <meta:user-defined meta:name="DCTERMS.abstract">2026-08-23 ter ondertekening aangeboden Snuffelmarkt parkeerterrein Silverdome</meta:user-defined>
    <dc:language>nl</dc:language>
    <meta:user-defined meta:name="OVERHEIDop.locatietype/OVERHEIDop.gebiedsmarkering">Punt</meta:user-defined>
    <meta:user-defined meta:name="DC.title">Kennisgeving besluit evenementenvergunning A voor een Snuffelmarkt op het terrein bij Silverdome aan de Van der Hagenstraat op zondag 23 augustus 2026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94</meta:user-defined>
    <meta:user-defined meta:name="OVERHEIDop.GmbID/DC.identifier">gmb-2026-377794</meta:user-defined>
    <meta:user-defined meta:name="OVERHEIDop.versieInformatie"/>
  </office:meta>
</office:document-meta>
</file>