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13658457idb24e97b-6207-4836-a568-f4663fedd8e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Baden Powellweg 1-30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Baden Powellweg 1-305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Baden Powellweg 1-305 (parkeervaknummer 114692484691)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9.38679245283018mm"><draw:image xlink:href="Pictures/Afbeelding1313658457idb24e97b-6207-4836-a568-f4663fedd8e6.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7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Baden Powellweg 1-305 - Baden Powellweg 1-3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Baden Powellweg 1-305</meta:user-defined>
    <meta:user-defined meta:name="OVERHEIDop.verkeersbordcode">E6</meta:user-defined>
    <dc:language>nl</dc:language>
    <meta:user-defined meta:name="OVERHEIDop.locatietype/OVERHEIDop.gebiedsmarkering">Punt</meta:user-defined>
    <meta:user-defined meta:name="DC.title">Amsterdam Nieuw-West, verkeersbesluit wijzigen kenteken gehandicaptenparkeerplaats, Baden Powellweg 1-305</meta:user-defined>
    <meta:user-defined meta:name="DCTERMS.W3CDTF/DCTERMS.available">2026-08-07</meta:user-defined>
    <meta:user-defined meta:name="DCTERMS.W3CDTF/OVERHEIDop.jaargang">2026</meta:user-defined>
    <meta:user-defined meta:name="OVERHEIDop.publicationIssue">377792</meta:user-defined>
    <meta:user-defined meta:name="OVERHEIDop.GmbID/DC.identifier">gmb-2026-377792</meta:user-defined>
    <meta:user-defined meta:name="OVERHEIDop.versieInformatie"/>
  </office:meta>
</office:document-meta>
</file>