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lutaboulevard 11 1060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één naar drie woningen en plaatsen van een dakopbouw</text:p>
            <text:p text:style-name="common-al">Zaakadres: Valutaboulevard 11 1060RX Amsterdam</text:p>
            <text:p text:style-name="common-al">Datum ontvangst: 17-07-2026</text:p>
            <text:p text:style-name="common-al">Zaaknummer: Z2026-031732</text:p>
            <text:p text:style-name="common-al">DSO-nummer: 20260717001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7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32</meta:user-defined>
    <meta:user-defined meta:name="DCTERMS.abstract">bouwkundig splitsen van één naar drie woningen en 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lutaboulevard 11 1060RX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1</meta:user-defined>
    <meta:user-defined meta:name="OVERHEIDop.GmbID/DC.identifier">gmb-2026-377791</meta:user-defined>
    <meta:user-defined meta:name="OVERHEIDop.versieInformatie"/>
  </office:meta>
</office:document-meta>
</file>