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sbesluit omgevingsvergunning Jac. P. Thijssepark 117 in Naa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5 augustus 2026 besloten om de beslistermijn voor de aanvraag met zaaknummer Z2026-00001317 voor het plaatsen van een erfafscheiding op het perceel op locatie Jac. P. Thijssepark 117 in Naarden te verlengen voor een periode van maximaal 6 weken.</text:p>
            <text:p text:style-name="common-al">
            <text:span text:style-name="nadrukvet">Informatie en inzag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7779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9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9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Rx.Mission zaak Z2026-00001317</meta:user-defined>
    <meta:user-defined meta:name="DCTERMS.abstract">Betreft: Beschikking verlenging beslistermijn op locatie Jac. P. Thijssepark 117 in Naarden</meta:user-defined>
    <dc:language>nl</dc:language>
    <meta:user-defined meta:name="OVERHEIDop.locatietype/OVERHEIDop.gebiedsmarkering">Vlak</meta:user-defined>
    <meta:user-defined meta:name="DC.title">Verlengingsbesluit omgevingsvergunning Jac. P. Thijssepark 117 in Naard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90</meta:user-defined>
    <meta:user-defined meta:name="OVERHEIDop.GmbID/DC.identifier">gmb-2026-377790</meta:user-defined>
    <meta:user-defined meta:name="OVERHEIDop.versieInformatie"/>
  </office:meta>
</office:document-meta>
</file>