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erk en 1 paardenkastanje, Tweede Emmastraat t.h.v. nr. 11, de Groene Boog t.h.v. nr. 82</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Centrum</text:p>
            <text:p text:style-name="common-al">
            
          </text:p>
            <text:p text:style-name="common-al">Op 4 augustus 2026 hebben wij een aanvraag ontvangen voor het kappen van 1 berk en 1 paardenkastanje op de locatie Tweede Emmastraat t.h.v. nr. 11 en de Groene Boog t.h.v. nr. 82. De aanvraag is geregistreerd onder zaaknummer 0153Z2608-0058.</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77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058</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het kappen van 1 berk en 1 paardenkastanje, Tweede Emmastraat t.h.v. nr. 11, de Groene Boog t.h.v. nr. 82</meta:user-defined>
    <meta:user-defined meta:name="DCTERMS.W3CDTF/DCTERMS.available">2026-08-12</meta:user-defined>
    <meta:user-defined meta:name="DCTERMS.W3CDTF/OVERHEIDop.jaargang">2026</meta:user-defined>
    <meta:user-defined meta:name="OVERHEIDop.publicationIssue">377789</meta:user-defined>
    <meta:user-defined meta:name="OVERHEIDop.GmbID/DC.identifier">gmb-2026-377789</meta:user-defined>
    <meta:user-defined meta:name="OVERHEIDop.versieInformatie"/>
  </office:meta>
</office:document-meta>
</file>