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12 september 2026, tijdens het Music &amp; Poetry Festival Compo Boppo - Truus Mastpar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7-08-2026</text:p>
            <text:p text:style-name="common-al">
            <text:span text:style-name="nadrukvet">Omschrijving: </text:span>Ontheffing art.35 Alcoholwet (Truus Mastpar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6154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30-07-2026</text:p>
            <text:p text:style-name="common-al">
            <text:span text:style-name="nadrukvet">Definitieve beschikking verzonden: </text:span>0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6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5 augustus 2026 tot en met 16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6154/ae89be1d-e2c8-4c2c-b6d4-cefbd2ae04be.pdf" xlink:type="simple">https://besluitenapv.nijmegen.nl/ZD2600096154/ae89be1d-e2c8-4c2c-b6d4-cefbd2ae04be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778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12 september 2026, tijdens het Music &amp; Poetry Festival Compo Boppo - Truus Mastpark te Nijme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86</meta:user-defined>
    <meta:user-defined meta:name="OVERHEIDop.GmbID/DC.identifier">gmb-2026-377786</meta:user-defined>
    <meta:user-defined meta:name="OVERHEIDop.versieInformatie"/>
  </office:meta>
</office:document-meta>
</file>