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kadastrale percelen A4316, A4277, A4278 en A4331 in 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besloten om de beslistermijn voor de aanvraag met zaaknummer Z2026-00001228 voor het kappen van 2 populieren op kavel 22 op locatie kadastrale percelen A4316, A4277, A4278 en A4331 in Mui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77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Rx.Mission zaak Z2026-00001228</meta:user-defined>
    <meta:user-defined meta:name="DCTERMS.abstract">Betreft: Beschikking verlenging beslistermijn op locatie kadastrale percelen A4316, A4277, A4278 en A4331 in Muiden</meta:user-defined>
    <dc:language>nl</dc:language>
    <meta:user-defined meta:name="OVERHEIDop.locatietype/OVERHEIDop.gebiedsmarkering">Vlak</meta:user-defined>
    <meta:user-defined meta:name="DC.title">Verlengingsbesluit omgevingsvergunning kadastrale percelen A4316, A4277, A4278 en A4331 in Muid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85</meta:user-defined>
    <meta:user-defined meta:name="OVERHEIDop.GmbID/DC.identifier">gmb-2026-377785</meta:user-defined>
    <meta:user-defined meta:name="OVERHEIDop.versieInformatie"/>
  </office:meta>
</office:document-meta>
</file>