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28770580i66381989-fdce-4d41-93ff-a7dc52a139a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uew-West, verkeersbesluit wijzigen kenteken gehandicaptenparkeerplaats, Ookmeerweg 25-205</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Ookmeerweg 25-205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Ookmeerweg 25-205 (parkeervaknummer 115126486554)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71.78490566037735mm"><draw:image xlink:href="Pictures/Afbeelding1228770580i66381989-fdce-4d41-93ff-a7dc52a139a9.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78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8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8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Ookmeerweg 25-205 - Ookmeerweg 25-20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Ookmeerweg 25-205</meta:user-defined>
    <meta:user-defined meta:name="OVERHEIDop.verkeersbordcode">E6</meta:user-defined>
    <dc:language>nl</dc:language>
    <meta:user-defined meta:name="OVERHEIDop.locatietype/OVERHEIDop.gebiedsmarkering">Adres</meta:user-defined>
    <meta:user-defined meta:name="DC.title">Amsterdam Niuew-West, verkeersbesluit wijzigen kenteken gehandicaptenparkeerplaats, Ookmeerweg 25-205</meta:user-defined>
    <meta:user-defined meta:name="DCTERMS.W3CDTF/DCTERMS.available">2026-08-07</meta:user-defined>
    <meta:user-defined meta:name="DCTERMS.W3CDTF/OVERHEIDop.jaargang">2026</meta:user-defined>
    <meta:user-defined meta:name="OVERHEIDop.publicationIssue">377783</meta:user-defined>
    <meta:user-defined meta:name="OVERHEIDop.GmbID/DC.identifier">gmb-2026-377783</meta:user-defined>
    <meta:user-defined meta:name="OVERHEIDop.versieInformatie"/>
  </office:meta>
</office:document-meta>
</file>