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irk van den Burgweg 54 3151XM Hoek van Hollan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5-08-2026</text:span>  een omgevingsvergunning, met kenmerk <text:span text:style-name="nadrukvet">Z2025-011242/2025120900793</text:span>, heeft verleend voor de Bouwactiviteit (omgevingsplan)</text:p>
            <text:p text:style-name="common-al">De aanvraag betreft het vergroten van een bestaand bedrijfspand op de locatie Dirk van den Burgweg 54 3151XM Hoek van Holland.</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778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8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8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011242</meta:user-defined>
    <meta:user-defined meta:name="DCTERMS.abstract">het realiseren van een aanbouw welke gebruikt zal worden als kantine ten behoeve van een nog te vestigen hoveniersbedrijf</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Dirk van den Burgweg 54 3151XM Hoek van Holland</meta:user-defined>
    <meta:user-defined meta:name="DCTERMS.W3CDTF/DCTERMS.available">2026-08-07</meta:user-defined>
    <meta:user-defined meta:name="DCTERMS.W3CDTF/OVERHEIDop.jaargang">2026</meta:user-defined>
    <meta:user-defined meta:name="OVERHEIDop.publicationIssue">377780</meta:user-defined>
    <meta:user-defined meta:name="OVERHEIDop.GmbID/DC.identifier">gmb-2026-377780</meta:user-defined>
    <meta:user-defined meta:name="OVERHEIDop.versieInformatie"/>
  </office:meta>
</office:document-meta>
</file>