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van Tienhovenlaan 29 in Naa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4 augustus 2026 besloten om de beslistermijn voor de aanvraag met zaaknummer Z2026-00001294 voor het plaatsen van een dakkapel in het voordakvlak van de woning op locatie van Tienhovenlaan 29 in Naarden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7777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7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7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294</meta:user-defined>
    <meta:user-defined meta:name="DCTERMS.abstract">Betreft: Beschikking verlenging beslistermijn op locatie van Tienhovenlaan 29 in Naarden</meta:user-defined>
    <dc:language>nl</dc:language>
    <meta:user-defined meta:name="OVERHEIDop.locatietype/OVERHEIDop.gebiedsmarkering">Vlak</meta:user-defined>
    <meta:user-defined meta:name="DC.title">Verlengingsbesluit omgevingsvergunning van Tienhovenlaan 29 in Naard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77</meta:user-defined>
    <meta:user-defined meta:name="OVERHEIDop.GmbID/DC.identifier">gmb-2026-377777</meta:user-defined>
    <meta:user-defined meta:name="OVERHEIDop.versieInformatie"/>
  </office:meta>
</office:document-meta>
</file>