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ngracht 340A 1016HZ Amsterdam, Prinsengracht 340B 1016HZ Amsterdam, Prinsengracht 342 1016H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de indeling van de woningen op de adressen</text:p>
            <text:p text:style-name="common-al">Zaakadres: Prinsengracht 340A 1016HZ Amsterdam, Prinsengracht 340B 1016HZ Amsterdam, Prinsengracht 342 1016HZ Amsterdam</text:p>
            <text:p text:style-name="common-al">Datum ontvangst: 01-07-2026</text:p>
            <text:p text:style-name="common-al">Zaaknummer: Z2026-029160</text:p>
            <text:p text:style-name="common-al">DSO-nummer: 202607010173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77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160</meta:user-defined>
    <meta:user-defined meta:name="DCTERMS.abstract">legaliseren van de indeling van de woningen op de adress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insengracht 340A 1016HZ Amsterdam, Prinsengracht 340B 1016HZ Amsterdam, Prinsengracht 342 1016HZ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76</meta:user-defined>
    <meta:user-defined meta:name="OVERHEIDop.GmbID/DC.identifier">gmb-2026-377776</meta:user-defined>
    <meta:user-defined meta:name="OVERHEIDop.versieInformatie"/>
  </office:meta>
</office:document-meta>
</file>