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Country Weekend Oirschot op 14, 15 en 16 augustus 2026 en in de jaren 2027 t/m 2030 aan Oude Grintweg 90 5688MB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05-08-2026 een vergunning APV-Bijzondere wet verleend. De gemeente geeft hiermee toestemming voor het Country Weekend Oirschot op 14, 15 en 16 augustus 2026 en in de jaren 2027 t/m 2030 aan Oude Grintweg 90 5688MB Oirschot. Het kenmerk van de gemeente voor deze zaak is 082381533.</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 </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7777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77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irschot</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082381533</meta:user-defined>
    <meta:user-defined meta:name="DCTERMS.abstract">Country Weekend Oirschot op 14, 15 en 16 augustus 2026 en in de jaren 2027 t/m 2030</meta:user-defined>
    <dc:language>nl</dc:language>
    <meta:user-defined meta:name="OVERHEIDop.locatietype/OVERHEIDop.gebiedsmarkering">Vlak</meta:user-defined>
    <meta:user-defined meta:name="DC.title">Vergunning voor het Country Weekend Oirschot op 14, 15 en 16 augustus 2026 en in de jaren 2027 t/m 2030 aan Oude Grintweg 90 5688MB Oirschot</meta:user-defined>
    <meta:user-defined meta:name="DCTERMS.W3CDTF/DCTERMS.available">2026-08-07</meta:user-defined>
    <meta:user-defined meta:name="DCTERMS.W3CDTF/OVERHEIDop.jaargang">2026</meta:user-defined>
    <meta:user-defined meta:name="OVERHEIDop.publicationIssue">377774</meta:user-defined>
    <meta:user-defined meta:name="OVERHEIDop.GmbID/DC.identifier">gmb-2026-377774</meta:user-defined>
    <meta:user-defined meta:name="OVERHEIDop.versieInformatie"/>
  </office:meta>
</office:document-meta>
</file>