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Valkeveenselaan 58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besloten om de beslistermijn voor de aanvraag met zaaknummer Z2026-00001293 voor het kappen van 3 Japanse lorken, 1 beuk en 1 Noorse esdoorn op het perceel op locatie Valkeveenselaan 58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77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Rx.Mission zaak Z2026-00001293</meta:user-defined>
    <meta:user-defined meta:name="DCTERMS.abstract">Betreft: Beschikking verlenging beslistermijn op locatie Valkeveenselaan 58 in Naarden</meta:user-defined>
    <dc:language>nl</dc:language>
    <meta:user-defined meta:name="OVERHEIDop.locatietype/OVERHEIDop.gebiedsmarkering">Vlak</meta:user-defined>
    <meta:user-defined meta:name="DC.title">Verlengingsbesluit omgevingsvergunning Valkeveenselaan 58 in Naard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71</meta:user-defined>
    <meta:user-defined meta:name="OVERHEIDop.GmbID/DC.identifier">gmb-2026-377771</meta:user-defined>
    <meta:user-defined meta:name="OVERHEIDop.versieInformatie"/>
  </office:meta>
</office:document-meta>
</file>