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We love the 90's en Hollandse Zomer op 15 en 16 augustus 2026 - Goffert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7-08-2026</text:p>
            <text:p text:style-name="common-al">
            <text:span text:style-name="nadrukvet">Omschrijving: </text:span>Evenementenvergunning (Goffert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6460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1-06-2026</text:p>
            <text:p text:style-name="common-al">
            <text:span text:style-name="nadrukvet">Definitieve beschikking verzonden: </text:span>0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6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5 augustus 2026 tot en met 16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6460/2d6e6bdc-8d26-45df-a3b3-e5c709cba518.pdf" xlink:type="simple">https://besluitenapv.nijmegen.nl/ZD2600076460/2d6e6bdc-8d26-45df-a3b3-e5c709cba51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77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We love the 90's en Hollandse Zomer op 15 en 16 augustus 2026 - Goffertpark te Nijme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68</meta:user-defined>
    <meta:user-defined meta:name="OVERHEIDop.GmbID/DC.identifier">gmb-2026-377768</meta:user-defined>
    <meta:user-defined meta:name="OVERHEIDop.versieInformatie"/>
  </office:meta>
</office:document-meta>
</file>