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anleggen van een inrit aan Raesfeltlaan 1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27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4 augustus 2026. De gemeente Barneveld neemt daarover waarschijnlijk binnen 8 weken na 4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775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5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5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aanleggen van een inrit aan Raesfeltlaan 1 Barnevel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57</meta:user-defined>
    <meta:user-defined meta:name="OVERHEIDop.GmbID/DC.identifier">gmb-2026-377757</meta:user-defined>
    <meta:user-defined meta:name="OVERHEIDop.versieInformatie"/>
  </office:meta>
</office:document-meta>
</file>