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Kalf R 28 ROOD, 1509 AC Zaandam - het aanleggen van een nieuwe woon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6573 - het aanleggen van een nieuwe woonark op de locatie Kalf R 28 ROOD, 1509 AC Zaandam</text:p>
            <text:p text:style-name="common-al">
            
          </text:p>
            <text:p text:style-name="common-al">De aanvraag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05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77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573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Kalf R 28 ROOD, 1509 AC Zaandam - het aanleggen van een nieuwe woonar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52</meta:user-defined>
    <meta:user-defined meta:name="OVERHEIDop.GmbID/DC.identifier">gmb-2026-377752</meta:user-defined>
    <meta:user-defined meta:name="OVERHEIDop.versieInformatie"/>
  </office:meta>
</office:document-meta>
</file>