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Pakhuisweg 1-1A Ede, opslaan van diesel olie tan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69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775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Pakhuisweg 1-1A Ede, opslaan van diesel olie tank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50</meta:user-defined>
    <meta:user-defined meta:name="OVERHEIDop.GmbID/DC.identifier">gmb-2026-377750</meta:user-defined>
    <meta:user-defined meta:name="OVERHEIDop.versieInformatie"/>
  </office:meta>
</office:document-meta>
</file>