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iverse verkeersmaatregelen op een deel van Nieuw Eyckhol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Dat de Vrije School Parkstad verhuist eind augustus naar het gebouw van de Zuyd Hogeschool. De leerlingen van de school komen per bus, fiets of worden gebracht met de auto richting de school. Hiervoor is het wenselijk om maatregelen te nemen om de verkeersveiligheid te verbeteren. Hieronder vallen het verlagen van de maximumsnelheid naar 30 km/uur ter plaatse van de ingang van de school, het instellen van eenrichtingsverkeer op Nieuw Eyckholt, het markeren van fietsstroken tot aan de ingang van de Vrije School, markeren van een loopstrook en een Kiss and ride strook.</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 en de belangen/gevolgen als bedoeld in de Wet Milieubeheer</text:p>
            <text:p text:style-name="common-al"/>
            <text:p text:style-name="common-al">Is het gewenst om</text:p>
            <text:p text:style-name="common-al">op een deel van Nieuw Eyckholt de maximumsnelheid (ter plaatse van de ingang van de Vrije School) te verlagen naar 30 km/uur, éénrichtingsverkeer in te stellen voor alle bestuurders uitgezonderd fietsers, het markeren van fietsstroken tot aan de ingang van de Vrije School, het markeren van een loopstrook en een Kiss and ride strook.</text:p>
            <text:p text:style-name="common-al"/>
            <text:p text:style-name="common-al">Motivering</text:p>
            <text:p text:style-name="common-al">Door deze maatregelen in te voeren zal de verkeersveiligheid worden vergroot. De gekozen richting zorgt ervoor dat fietsverkeer zo veilig mogelijk naar de Vrije School Parkstad geleid wordt.</text:p>
            <text:p text:style-name="common-al"/>
            <text:p text:style-name="common-al">Belangenafweging</text:p>
            <text:p text:style-name="common-al">Met de belangen van de bewoners, bedrijven en de diverse weggebruikers is voldoende rekening gehouden. De gemeentelijke belangen worden door het nemen van de maatregelen niet geschaad. Ook ontstaan er geen onduidelijke /onveilige verkeerssituaties.</text:p>
            <text:p text:style-name="common-al"/>
            <text:p text:style-name="common-al">Gehoord/Overleg</text:p>
            <text:p text:style-name="common-al">ingevolge artikel 24 van het BABW is vooraf overleg gepleegd met de politie. Nieuw Eyckholt is in beheer bij de gemeente Heerlen.</text:p>
            <text:p text:style-name="common-al"/>
            <text:p text:style-name="common-al">Besluit:</text:p>
            <text:p text:style-name="common-al">1. Door het plaatsen van de borden A01(30) (zone begin) en A02(30) (einde zone) (van bijlage 1 van het Reglement Verkeersregels en Verkeerstekens 1990) in een deel van Nieuw Eyckholt een maximumsnelheid in te stellen van 30 km/uur. Dit zoals is aangegeven op de bijgevoegde tekening.</text:p>
            <text:p text:style-name="common-al">2. Door het plaatsen van de borden C02 en C03 (van bijlage 1 van het Reglement Verkeersregels en Verkeerstekens 1990) met onderbord OB52 (uitgezonderd fietsers) in een deel van Nieuw Eyckholt éénrichtingsverkeer in te stellen voor alle bestuurders uitgezonderd fietsers. Dit zoals is aangegeven op de bijgevoegde tekening.</text:p>
            <text:p text:style-name="common-al">3. Door het aanbrengen van aanduidingen van fietsstroken zoals genoemd in artikel 12 lid b onder II (verkeersteken op de weg) van het Besluit Administratieve Bepalingen inzake het Wegverkeer fietsstroken te realiseren op een deel van Nieuw Eyckholt. Dit zoals is aangegeven op de bijgevoegde tekening.</text:p>
            <text:p text:style-name="common-al"/>
            <text:p text:style-name="common-al">Heerlen, 05-08-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 </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datum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n:</text:span>
          </text:p>
            <text:p text:style-name="common-al">
            <text:span text:style-name="nadrukvet">Tekeningen:</text:span>
          </text:p>
            <text:p text:style-name="common-al">
            <text:span text:style-name="nadrukvet">- Nieuw-Eyckholt Aanpassing verkeerssituatie i.v.m. komst Vrije School, dd. 03-06-2026.</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77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Gemeente/OVERHEID.authority">Heerle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lternative">Gemeente Heerlen - Diverse verkeersmaatregelen op een deel van Nieuw Eyckholt - Nieuw Eyckholt</meta:user-defined>
    <meta:user-defined meta:name="OVERHEIDvb.referentienummer">Heerlen 2026</meta:user-defined>
    <meta:user-defined meta:name="OVERHEIDop.verkeersbordcode">A1</meta:user-defined>
    <meta:user-defined meta:name="OVERHEIDop.verkeersbordcode">A2</meta:user-defined>
    <meta:user-defined meta:name="OVERHEIDop.verkeersbordcode">C2</meta:user-defined>
    <meta:user-defined meta:name="OVERHEIDop.verkeersbordcode">C3</meta:user-defined>
    <dc:language>nl</dc:language>
    <meta:user-defined meta:name="OVERHEIDop.locatietype/OVERHEIDop.gebiedsmarkering">Vlak</meta:user-defined>
    <meta:user-defined meta:name="DC.title">Diverse verkeersmaatregelen op een deel van Nieuw Eyckholt</meta:user-defined>
    <meta:user-defined meta:name="DCTERMS.W3CDTF/DCTERMS.available">2026-08-07</meta:user-defined>
    <meta:user-defined meta:name="OVERHEIDop.externeBijlage">Diverse verkeersmaatregelen op een deel van Nieuw |exb-2026-28163</meta:user-defined>
    <meta:user-defined meta:name="DCTERMS.W3CDTF/OVERHEIDop.jaargang">2026</meta:user-defined>
    <meta:user-defined meta:name="OVERHEIDop.publicationIssue">377737</meta:user-defined>
    <meta:user-defined meta:name="OVERHEIDop.GmbID/DC.identifier">gmb-2026-377737</meta:user-defined>
    <meta:user-defined meta:name="OVERHEIDop.versieInformatie"/>
  </office:meta>
</office:document-meta>
</file>