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reguliere procedure, Postweg 86 Lunteren, het verbouwen, uitbreiden en verduurzamen van de won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lenging 4 augustus 2026</text:p>
            <text:p text:style-name="common-al">Zaaknummer 2026W1458</text:p>
            <text:p text:style-name="last-al">De behandeling van deze aanvraag kost meer tijd. Om deze reden wordt de beslistermijn voor deze aanvraag met zes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7773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3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3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nging beslistermijn reguliere procedure, Postweg 86 Lunteren, het verbouwen, uitbreiden en verduurzamen van de woning.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736</meta:user-defined>
    <meta:user-defined meta:name="OVERHEIDop.GmbID/DC.identifier">gmb-2026-377736</meta:user-defined>
    <meta:user-defined meta:name="OVERHEIDop.versieInformatie"/>
  </office:meta>
</office:document-meta>
</file>