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Dijkgraaf 14 A Bennekom, het verbouwen en uitbreiden van het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4 augustus 2026</text:p>
            <text:p text:style-name="common-al">Zaaknummer 2026W139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Dijkgraaf 14 A Bennekom, het verbouwen en uitbreiden van het bijgebouw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35</meta:user-defined>
    <meta:user-defined meta:name="OVERHEIDop.GmbID/DC.identifier">gmb-2026-377735</meta:user-defined>
    <meta:user-defined meta:name="OVERHEIDop.versieInformatie"/>
  </office:meta>
</office:document-meta>
</file>