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Intrekken van de verleende bouwvergunning Damhert 25, 25a, 25b en 25c (kenmerk Z.285088 d.d. 28 oktober 2021), Verzenddatum: 5 augustus 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5-00002230 voor Intrekken van de verleende bouwvergunning op 28 oktober 2021 (met kenmerk Z.285088) voor Damhert 25, 25a, 25b en 25c Hoogeveen.</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ze intrekking?</text:span>
          </text:p>
            <text:p text:style-name="common-al">Tegen de beschikking kunnen belanghebbenden volgens de Algemene wet bestuursrecht (Awb) binnen zes weken een gemotiveerd bezwaarschrift indienen bij het college van B&amp;W. De dag na verzending van dit besluit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it besluit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77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2230</meta:user-defined>
    <meta:user-defined meta:name="DCTERMS.abstract">Betreft: Besluit tot intrekking op locatie Damhert 25, 25a t/m 25c, 7908XJ Hoogeve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Intrekken van de verleende bouwvergunning Damhert 25, 25a, 25b en 25c (kenmerk Z.285088 d.d. 28 oktober 2021), Verzenddatum: 5 augustus 2026</meta:user-defined>
    <meta:user-defined meta:name="DCTERMS.W3CDTF/DCTERMS.available">2026-08-07</meta:user-defined>
    <meta:user-defined meta:name="DCTERMS.W3CDTF/OVERHEIDop.jaargang">2026</meta:user-defined>
    <meta:user-defined meta:name="OVERHEIDop.publicationIssue">377727</meta:user-defined>
    <meta:user-defined meta:name="OVERHEIDop.GmbID/DC.identifier">gmb-2026-377727</meta:user-defined>
    <meta:user-defined meta:name="OVERHEIDop.versieInformatie"/>
  </office:meta>
</office:document-meta>
</file>