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Veenmos 31, 2811GP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Bodegraven-Reeuwijk bekend dat een aanvraag voor het vervangen van de garagedeur op de locatie Veenmos 31, 2811GP Reeuwijk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Bodegraven-Reeuwijk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6 september 2026 te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77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degraven-Reeuwijk</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1815</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Veenmos 31, 2811GP Reeuwijk</meta:user-defined>
    <meta:user-defined meta:name="DCTERMS.W3CDTF/DCTERMS.available">2026-08-07</meta:user-defined>
    <meta:user-defined meta:name="DCTERMS.W3CDTF/OVERHEIDop.jaargang">2026</meta:user-defined>
    <meta:user-defined meta:name="OVERHEIDop.publicationIssue">377722</meta:user-defined>
    <meta:user-defined meta:name="OVERHEIDop.GmbID/DC.identifier">gmb-2026-377722</meta:user-defined>
    <meta:user-defined meta:name="OVERHEIDop.versieInformatie"/>
  </office:meta>
</office:document-meta>
</file>