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Inname Openbare Grond t.h.v. Mathenesserplein 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Inname Openbare Grond heeft verleend (art. 2.10 e.v. Algemene Plaatselijke Verordening (APV) Rotterdam 2012)</text:p>
            <text:p text:style-name="common-al">Gebied: Delfshaven</text:p>
            <text:p text:style-name="common-al">Adres: Mathenesserplein 9</text:p>
            <text:p text:style-name="common-al">Postcode: 3022LC Rotterdam</text:p>
            <text:p text:style-name="common-al">Datum besluit: 5 augustus 2026</text:p>
            <text:p text:style-name="common-al">Periode: 14 september 2026 t/m 14 oktober 2026</text:p>
            <text:p text:style-name="common-al">Zaaknummer: 539980-2026</text:p>
            <text:p text:style-name="common-al">Status: verleend</text:p>
            <text:p text:style-name="common-al">Betreft: aanbrengen van een steigerdoek met reclame-uiting.</text:p>
            <text:p text:style-name="common-al">Bezwaar </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772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2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2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Inname Openbare Grond t.h.v. Mathenesserplein 9</meta:user-defined>
    <meta:user-defined meta:name="DCTERMS.W3CDTF/DCTERMS.available">2026-08-07</meta:user-defined>
    <meta:user-defined meta:name="DCTERMS.W3CDTF/OVERHEIDop.jaargang">2026</meta:user-defined>
    <meta:user-defined meta:name="OVERHEIDop.publicationIssue">377721</meta:user-defined>
    <meta:user-defined meta:name="OVERHEIDop.GmbID/DC.identifier">gmb-2026-377721</meta:user-defined>
    <meta:user-defined meta:name="OVERHEIDop.versieInformatie"/>
  </office:meta>
</office:document-meta>
</file>